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ndamustin"/>Hier eine ausführliche, aber trotzdem laienverständliche Erklärung zu <text:span text:style-name="Strong_20_Emphasis">Bendamustin</text:span></text:p>
      <text:p text:style-name="Horizontal_20_Line"/>
      <text:p text:style-name="Text_20_body"><text:span text:style-name="Strong_20_Emphasis">1. Was ist Bendamustin?</text:span></text:p>
      <text:p text:style-name="Text_20_body">Bendamustin ist ein <text:span text:style-name="Strong_20_Emphasis">Krebsmedikament</text:span> aus der Gruppe der <text:span text:style-name="Strong_20_Emphasis">Zytostatika</text:span>.
Es wird vor allem eingesetzt bei <text:span text:style-name="Strong_20_Emphasis">bestimmten Blut- und Lymphdrüsenkrebsarten</text:span>, z. B.:</text:p>
      <text:p text:style-name="Text_20_body"><text:span text:style-name="Strong_20_Emphasis">Morbus Waldenström</text:span>
<text:span text:style-name="Strong_20_Emphasis">Non-Hodgkin-Lymphome</text:span>
<text:span text:style-name="Strong_20_Emphasis">Chronisch lymphatische Leukämie (CLL)</text:span>
<text:span text:style-name="Strong_20_Emphasis">Multiples Myelom</text:span></text:p>
      <text:p text:style-name="Text_20_body">Der Wirkstoff wurde ursprünglich in den 1960er-Jahren in der DDR entwickelt und hat sich wegen seiner besonderen Eigenschaften weltweit etabliert.</text:p>
      <text:p text:style-name="Text_20_body"><text:span text:style-name="Strong_20_Emphasis">2. Wirkmechanismus – wie Bendamustin funktioniert</text:span></text:p>
      <text:p text:style-name="Text_20_body">Bendamustin hat eine <text:span text:style-name="Strong_20_Emphasis">Doppelfunktion</text:span>:</text:p>
      <text:p text:style-name="Text_20_body">1. <text:span text:style-name="Strong_20_Emphasis">Alkylierende Wirkung</text:span> – es hängt chemische Gruppen an die DNA der Zelle, wodurch die Erbinformation beschädigt wird.
Die Zelle kann sich nicht mehr korrekt teilen und stirbt ab.
2. <text:span text:style-name="Strong_20_Emphasis">Antimetabolit-ähnliche Wirkung</text:span> – es stört zusätzlich den Aufbau von Zellbausteinen.</text:p>
      <text:p text:style-name="Text_20_body">Weil <text:span text:style-name="Strong_20_Emphasis">Krebszellen</text:span> sich besonders schnell teilen, sind sie anfälliger für diese Schäden als die meisten gesunden Zellen.</text:p>
      <text:p text:style-name="Text_20_body"><text:span text:style-name="Strong_20_Emphasis">3. Anwendung in der Praxis</text:span></text:p>
      <text:p text:style-name="Text_20_body"><text:span text:style-name="Strong_20_Emphasis">Form:</text:span> intravenöse Infusion (über eine Vene)
<text:span text:style-name="Strong_20_Emphasis">Dauer einer Gabe:</text:span> meist 30–60 Minuten
<text:span text:style-name="Strong_20_Emphasis">Therapiezyklen:</text:span> z. B. an zwei aufeinanderfolgenden Tagen, dann Pause von mehreren Wochen, wiederholen über mehrere Monate
Wird oft <text:span text:style-name="Strong_20_Emphasis">allein oder in Kombination</text:span> mit anderen Medikamenten (z. B. Rituximab) gegeben.</text:p>
      <text:p text:style-name="Text_20_body"><text:span text:style-name="Strong_20_Emphasis">4. Vorteile</text:span></text:p>
      <text:p text:style-name="Text_20_body">Wirkt auch bei manchen Krebsarten, die auf andere Chemotherapien nicht mehr gut ansprechen.
Kombiniert zwei Wirkprinzipien in einem Molekül.
Relativ kurze Infusionszeit.</text:p>
      <text:p text:style-name="Text_20_body"><text:span text:style-name="Strong_20_Emphasis">5. Häufige Nebenwirkungen</text:span></text:p>
      <text:p text:style-name="Text_20_body">Da Bendamustin nicht nur Krebszellen, sondern auch einige <text:span text:style-name="Strong_20_Emphasis">schnell wachsende gesunde Zellen</text:span> trifft, können folgende Nebenwirkungen auftreten:</text:p>
      <table:table table:style-name="Table">
        <table:table-column/>
        <table:table-column/>
        <table:table-row>
          <table:table-cell office:value-type="string" table:style-name="tableheader">
            <text:p text:style-name="Table_20_Heading"> Nebenwirkung         </text:p>
          </table:table-cell>
          <table:table-cell office:value-type="string" table:style-name="tableheader">
            <text:p text:style-name="Table_20_Heading"> Warum passiert das?                                                                     </text:p>
          </table:table-cell>
        </table:table-row>
        <table:table-row>
          <table:table-cell office:value-type="string" table:style-name="tableheader"/>
          <table:table-cell office:value-type="string" table:style-name="tablecell"/>
        </table:table-row>
        <table:table-row>
          <table:table-cell office:value-type="string" table:style-name="tableheader">
            <text:p text:style-name="Table_20_Heading"> Müdigkeit, Schwäche  </text:p>
          </table:table-cell>
          <table:table-cell office:value-type="string" table:style-name="tablecell">
            <text:p text:style-name="tablealignleft"> Knochenmark produziert vorübergehend weniger Blutzellen.                                </text:p>
          </table:table-cell>
        </table:table-row>
        <table:table-row>
          <table:table-cell office:value-type="string" table:style-name="tableheader">
            <text:p text:style-name="Table_20_Heading"> Infektanfälligkeit   </text:p>
          </table:table-cell>
          <table:table-cell office:value-type="string" table:style-name="tablecell">
            <text:p text:style-name="tablealignleft"> Weniger weiße Blutkörperchen (Leukozyten).                                              </text:p>
          </table:table-cell>
        </table:table-row>
        <table:table-row>
          <table:table-cell office:value-type="string" table:style-name="tableheader">
            <text:p text:style-name="Table_20_Heading"> Blutarmut (Anämie)   </text:p>
          </table:table-cell>
          <table:table-cell office:value-type="string" table:style-name="tablecell">
            <text:p text:style-name="tablealignleft"> Weniger rote Blutkörperchen.                                                            </text:p>
          </table:table-cell>
        </table:table-row>
        <table:table-row>
          <table:table-cell office:value-type="string" table:style-name="tableheader">
            <text:p text:style-name="Table_20_Heading"> Blutungsneigung      </text:p>
          </table:table-cell>
          <table:table-cell office:value-type="string" table:style-name="tablecell">
            <text:p text:style-name="tablealignleft"> Weniger Blutplättchen (Thrombozyten).                                                   </text:p>
          </table:table-cell>
        </table:table-row>
        <table:table-row>
          <table:table-cell office:value-type="string" table:style-name="tableheader">
            <text:p text:style-name="Table_20_Heading"> Übelkeit, Erbrechen  </text:p>
          </table:table-cell>
          <table:table-cell office:value-type="string" table:style-name="tablecell">
            <text:p text:style-name="tablealignleft"> Reizung des Magen-Darm-Trakts.                                                          </text:p>
          </table:table-cell>
        </table:table-row>
        <table:table-row>
          <table:table-cell office:value-type="string" table:style-name="tableheader">
            <text:p text:style-name="Table_20_Heading"> Hautausschläge       </text:p>
          </table:table-cell>
          <table:table-cell office:value-type="string" table:style-name="tablecell">
            <text:p text:style-name="tablealignleft"> Immunreaktionen auf den Wirkstoff.                                                      </text:p>
          </table:table-cell>
        </table:table-row>
        <table:table-row>
          <table:table-cell office:value-type="string" table:style-name="tableheader">
            <text:p text:style-name="Table_20_Heading"> Haarausfall          </text:p>
          </table:table-cell>
          <table:table-cell office:value-type="string" table:style-name="tablecell">
            <text:p text:style-name="tablealignleft"> Schaden an Haarwurzelzellen (nicht immer so stark wie bei manchen anderen Chemoarten).  </text:p>
          </table:table-cell>
        </table:table-row>
      </table:table>
      <text:p text:style-name="Text_20_body">Die Nebenwirkungen sind meist vorübergehend und können oft durch zusätzliche Medikamente gemildert werden.</text:p>
      <text:p text:style-name="Horizontal_20_Line"/>
      <text:p text:style-name="Text_20_body"><text:span text:style-name="Strong_20_Emphasis">6. Vorsichtsmaßnahmen</text:span></text:p>
      <text:p text:style-name="Text_20_body"><text:span text:style-name="Strong_20_Emphasis">Blutwerte-Kontrollen</text:span> vor und während der Behandlung sind Pflicht.
Gute <text:span text:style-name="Strong_20_Emphasis">Infektionsprophylaxe</text:span> (Hygiene, evtl. Impfungen vor Start).
<text:span text:style-name="Strong_20_Emphasis">Verhütung</text:span> während und einige Monate nach der Therapie (Bendamustin kann Erbgut schädigen).
Nicht anwenden bei schwerer Infektion oder stark geschwächtem Knochenmark, außer in besonderen Situationen.</text:p>
      <text:p text:style-name="Text_20_body"><text:span text:style-name="Strong_20_Emphasis">7. Rolle im Vergleich zu anderen Therapien</text:span></text:p>
      <text:p text:style-name="Text_20_body">Bei manchen Krankheiten ist Bendamustin die <text:span text:style-name="Strong_20_Emphasis">Erstlinientherapie</text:span> (erste Wahl).
Bei anderen wird es <text:span text:style-name="Strong_20_Emphasis">nach Versagen</text:span> von gezielteren Medikamenten (z. B. Ibrutinib oder Zanubrutinib) eingesetzt.
Im Gegensatz zu Tabletten wie Ibrutinib muss Bendamustin <text:span text:style-name="Strong_20_Emphasis">in der Klinik oder Praxis als Infusion</text:span> gegeben werden.</text:p>
      <text:p text:style-name="Text_20_body">💡 <text:span text:style-name="Strong_20_Emphasis">Merksatz für Laien:</text:span>
Bendamustin ist wie ein <text:span text:style-name="Strong_20_Emphasis">Präzisionssprengstoff</text:span> für Krebszellen – es zerstört die Baupläne und blockiert gleichzeitig den Nachschub an Baumaterial, damit der Tumor nicht weiterwachsen kann.</text:p>
      <text:p text:style-name="Text_20_body"><text:span text:style-name="Strong_20_Emphasis">1. Grundprinzip</text:span></text:p>
      <table:table table:style-name="Table">
        <table:table-column/>
        <table:table-column/>
        <table:table-column/>
        <table:table-column/>
        <table:table-row>
          <table:table-cell office:value-type="string" table:style-name="tableheader">
            <text:p text:style-name="Table_20_Heading"> Medikament    </text:p>
          </table:table-cell>
          <table:table-cell office:value-type="string" table:style-name="tableheader">
            <text:p text:style-name="Table_20_Heading"> Wirkprinzip                                                                                        </text:p>
          </table:table-cell>
          <table:table-cell office:value-type="string" table:style-name="tableheader">
            <text:p text:style-name="Table_20_Heading"> Art der Anwendung       </text:p>
          </table:table-cell>
          <table:table-cell office:value-type="string" table:style-name="tableheader">
            <text:p text:style-name="Table_20_Heading"> Hauptziel                                                     </text:p>
          </tabl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Bendamustin   </text:p>
          </table:table-cell>
          <table:table-cell office:value-type="string" table:style-name="tablecell">
            <text:p text:style-name="tablealignleft"> Chemotherapie (Zytostatikum) mit Doppelwirkung: DNA-Schädigung + Blockade von Zellbaustein-Aufbau  </text:p>
          </table:table-cell>
          <table:table-cell office:value-type="string" table:style-name="tablecell">
            <text:p text:style-name="tablealignleft"> Infusion (Venenzugang)  </text:p>
          </table:table-cell>
          <table:table-cell office:value-type="string" table:style-name="tablecell">
            <text:p text:style-name="tablealignleft"> Krebszellen direkt zerstören                                  </text:p>
          </table:table-cell>
        </table:table-row>
        <table:table-row>
          <table:table-cell office:value-type="string" table:style-name="tableheader">
            <text:p text:style-name="Table_20_Heading"> Ibrutinib     </text:p>
          </table:table-cell>
          <table:table-cell office:value-type="string" table:style-name="tablecell">
            <text:p text:style-name="tablealignleft"> BTK-Hemmer (Blockiert ein Signalprotein, das B-Zellen zum Überleben brauchen)                      </text:p>
          </table:table-cell>
          <table:table-cell office:value-type="string" table:style-name="tablecell">
            <text:p text:style-name="tablealignleft"> Tablette, täglich       </text:p>
          </table:table-cell>
          <table:table-cell office:value-type="string" table:style-name="tablecell">
            <text:p text:style-name="tablealignleft"> Krebszellen „aushungern“ und Signale abschalten               </text:p>
          </table:table-cell>
        </table:table-row>
        <table:table-row>
          <table:table-cell office:value-type="string" table:style-name="tableheader">
            <text:p text:style-name="Table_20_Heading"> Zanubrutinib  </text:p>
          </table:table-cell>
          <table:table-cell office:value-type="string" table:style-name="tablecell">
            <text:p text:style-name="tablealignleft"> BTK-Hemmer (wie Ibrutinib, aber gezielter und oft besser verträglich)                              </text:p>
          </table:table-cell>
          <table:table-cell office:value-type="string" table:style-name="tablecell">
            <text:p text:style-name="tablealignleft"> Kapsel, täglich         </text:p>
          </table:table-cell>
          <table:table-cell office:value-type="string" table:style-name="tablecell">
            <text:p text:style-name="tablealignleft"> Gleiches Ziel wie Ibrutinib, aber präziser auf BTK gerichtet  </text:p>
          </table:table-cell>
        </table:table-row>
      </table:table>
      <text:p text:style-name="Text_20_body">—</text:p>
      <text:p text:style-name="Text_20_body"><text:span text:style-name="Strong_20_Emphasis">2. Wirkungsgeschwindigkeit</text:span></text:p>
      <text:p text:style-name="Text_20_body"><text:span text:style-name="Strong_20_Emphasis">Bendamustin</text:span>: Wirkt relativ <text:span text:style-name="Strong_20_Emphasis">schnell</text:span>, oft schon nach dem ersten Zyklus messbar.
<text:span text:style-name="Strong_20_Emphasis">Ibrutinib/Zanubrutinib</text:span>: Wirken <text:span text:style-name="Strong_20_Emphasis">kontinuierlich</text:span> und brauchen manchmal Wochen bis Monate, um die volle Wirkung zu entfalten.</text:p>
      <text:p text:style-name="Text_20_body"><text:span text:style-name="Strong_20_Emphasis">3. Dauer der Therapie</text:span></text:p>
      <table:table table:style-name="Table">
        <table:table-column/>
        <table:table-column/>
        <table:table-row>
          <table:table-cell office:value-type="string" table:style-name="tableheader">
            <text:p text:style-name="Table_20_Heading"> Medikament    </text:p>
          </table:table-cell>
          <table:table-cell office:value-type="string" table:style-name="tableheader">
            <text:p text:style-name="Table_20_Heading"> Typische Dauer                                       </text:p>
          </table:table-cell>
        </table:table-row>
        <table:table-row>
          <table:table-cell office:value-type="string" table:style-name="tableheader"/>
          <table:table-cell office:value-type="string" table:style-name="tablecell"/>
        </table:table-row>
        <table:table-row>
          <table:table-cell office:value-type="string" table:style-name="tableheader">
            <text:p text:style-name="Table_20_Heading"> Bendamustin   </text:p>
          </table:table-cell>
          <table:table-cell office:value-type="string" table:style-name="tablecell">
            <text:p text:style-name="tablealignleft"> Begrenzt: z. B. 4–6 Zyklen, dann Pause/Beendigung    </text:p>
          </table:table-cell>
        </table:table-row>
        <table:table-row>
          <table:table-cell office:value-type="string" table:style-name="tableheader">
            <text:p text:style-name="Table_20_Heading"> Ibrutinib     </text:p>
          </table:table-cell>
          <table:table-cell office:value-type="string" table:style-name="tablecell">
            <text:p text:style-name="tablealignleft"> Dauertherapie, solange es wirkt und verträglich ist  </text:p>
          </table:table-cell>
        </table:table-row>
        <table:table-row>
          <table:table-cell office:value-type="string" table:style-name="tableheader">
            <text:p text:style-name="Table_20_Heading"> Zanubrutinib  </text:p>
          </table:table-cell>
          <table:table-cell office:value-type="string" table:style-name="tablecell">
            <text:p text:style-name="tablealignleft"> Dauertherapie, solange es wirkt und verträglich ist  </text:p>
          </table:table-cell>
        </table:table-row>
      </table:table>
      <text:p text:style-name="Text_20_body"><text:span text:style-name="Strong_20_Emphasis">4. Nebenwirkungen (typisch)</text:span></text:p>
      <table:table table:style-name="Table">
        <table:table-column/>
        <table:table-column/>
        <table:table-column/>
        <table:table-row>
          <table:table-cell office:value-type="string" table:style-name="tableheader">
            <text:p text:style-name="Table_20_Heading"> Medikament    </text:p>
          </table:table-cell>
          <table:table-cell office:value-type="string" table:style-name="tableheader">
            <text:p text:style-name="Table_20_Heading"> Häufige Nebenwirkungen                                                            </text:p>
          </table:table-cell>
          <table:table-cell office:value-type="string" table:style-name="tableheader">
            <text:p text:style-name="Table_20_Heading"> Besondere Punkte                                            </text:p>
          </tabl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ext:p text:style-name="Table_20_Heading"> Bendamustin   </text:p>
          </table:table-cell>
          <table:table-cell office:value-type="string" table:style-name="tablecell">
            <text:p text:style-name="tablealignleft"> Müdigkeit, Infektanfälligkeit, Blutwertveränderungen, Übelkeit, Hautausschlag     </text:p>
          </table:table-cell>
          <table:table-cell office:value-type="string" table:style-name="tablecell">
            <text:p text:style-name="tablealignleft"> Nebenwirkungen oft zeitlich begrenzt auf  Behandlungsphase  </text:p>
          </table:table-cell>
        </table:table-row>
        <table:table-row>
          <table:table-cell office:value-type="string" table:style-name="tableheader">
            <text:p text:style-name="Table_20_Heading"> Ibrutinib     </text:p>
          </table:table-cell>
          <table:table-cell office:value-type="string" table:style-name="tablecell">
            <text:p text:style-name="tablealignleft"> Durchfall, Blutungsneigung, Herzrhythmusstörungen, Bluthochdruck                  </text:p>
          </table:table-cell>
          <table:table-cell office:value-type="string" table:style-name="tablecell">
            <text:p text:style-name="tablealignleft"> Manche NW erst nach längerer Einnahme                       </text:p>
          </table:table-cell>
        </table:table-row>
        <table:table-row>
          <table:table-cell office:value-type="string" table:style-name="tableheader">
            <text:p text:style-name="Table_20_Heading"> Zanubrutinib  </text:p>
          </table:table-cell>
          <table:table-cell office:value-type="string" table:style-name="tablecell">
            <text:p text:style-name="tablealignleft"> Ähnlich wie Ibrutinib, aber meist weniger Herzrhythmusstörungen und Hautprobleme  </text:p>
          </table:table-cell>
          <table:table-cell office:value-type="string" table:style-name="tablecell">
            <text:p text:style-name="tablealignleft"> Oft besser verträglich bei gleicher Wirksamkeit             </text:p>
          </table:table-cell>
        </table:table-row>
      </table:table>
      <text:p text:style-name="Text_20_body"><text:span text:style-name="Strong_20_Emphasis">5. Wann welches Mittel?</text:span></text:p>
      <text:p text:style-name="Text_20_body"><text:span text:style-name="Strong_20_Emphasis">Bendamustin</text:span>:</text:p>
      <text:p text:style-name="Text_20_body">Gut, wenn <text:span text:style-name="Strong_20_Emphasis">schnell viel Krebsmasse reduziert</text:span> werden muss.
Oft <text:span text:style-name="Strong_20_Emphasis">in Kombination</text:span> mit Antikörpern (z. B. Rituximab).
Häufig als <text:span text:style-name="Strong_20_Emphasis">erste Therapie</text:span> bei fitten Patient\:innen.</text:p>
      <text:p text:style-name="Text_20_body"><text:span text:style-name="Strong_20_Emphasis">Ibrutinib/Zanubrutinib</text:span>:</text:p>
      <text:p text:style-name="Text_20_body">Besonders für <text:span text:style-name="Strong_20_Emphasis">ältere oder vorerkrankte Patienten</text:span> geeignet, weil keine klassische Chemo.
Gut, wenn eine <text:span text:style-name="Strong_20_Emphasis">langfristige, stetige Kontrolle</text:span> gewünscht ist.
Zanubrutinib wird oft bevorzugt, wenn man <text:span text:style-name="Strong_20_Emphasis">Herzprobleme</text:span> vermeiden will.</text:p>
      <text:p text:style-name="Text_20_body">💡 <text:span text:style-name="Strong_20_Emphasis">Bildlich erklärt</text:span>:</text:p>
      <text:p text:style-name="Text_20_body"><text:span text:style-name="Strong_20_Emphasis">Bendamustin</text:span> = Feuerwehr rückt aus, reißt das brennende Haus ab, damit das Feuer sofort weg ist.</text:p>
      <text:p text:style-name="Text_20_body"><text:span text:style-name="Strong_20_Emphasis">Ibrutinib/Zanubrutinib</text:span> = Gas- und Stromzufuhr zum Haus abdrehen, damit das Feuer langsam von alleine ausgeht.</text:p>
      <text:p text:style-name="Text_20_body"><text:span text:style-name="Strong_20_Emphasis">Zanubrutinib</text:span> ist dabei wie ein <text:span text:style-name="Strong_20_Emphasis">moderneres Absperrventil</text:span> – weniger Nebenwirkungen beim gleichen Ziel.</text:p>
      <text:p text:style-name="Text_20_body">**Da Waldenström bis jetzt nicht heilbar ist, wird der Brand auch nicht gelöscht werden können. Ein paar Glutnester knistern immer noch vor sich hin. Daher ist eine ständige Überwachung durch Fachärzte weiterhin nötig.
**</text:p>
      <text:p text:style-name="Horizontal_20_Line"/>
      <text:p text:style-name="Text_20_body">Vergleich <text:span text:style-name="Strong_20_Emphasis">Bendamustin vs. Ibrutinib vs. Zanubrutinib</text:span></text:p>
      <table:table table:style-name="Table">
        <table:table-column/>
        <table:table-column/>
        <table:table-column/>
        <table:table-column/>
        <table:table-row>
          <table:table-cell office:value-type="string" table:style-name="tableheader">
            <text:p text:style-name="Table_20_Heading"> Kriterium            </text:p>
          </table:table-cell>
          <table:table-cell office:value-type="string" table:style-name="tableheader">
            <text:p text:style-name="Table_20_Heading"> Bendamustin                                                                                  </text:p>
          </table:table-cell>
          <table:table-cell office:value-type="string" table:style-name="tableheader">
            <text:p text:style-name="Table_20_Heading"> Ibrutinib                                                                         </text:p>
          </table:table-cell>
          <table:table-cell office:value-type="string" table:style-name="tableheader">
            <text:p text:style-name="Table_20_Heading"> Zanubrutinib                                                                        </text:p>
          </table:table-cell>
        </table:table-row>
        <table:table-row>
          <table:table-cell office:value-type="string" table:style-name="tableheader">
            <text:p text:style-name="Table_20_Heading"> Art des Medikaments  </text:p>
          </table:table-cell>
          <table:table-cell office:value-type="string" table:style-name="tablecell">
            <text:p text:style-name="tablealignleft"> Chemotherapie (Zytostatikum)                                                                 </text:p>
          </table:table-cell>
          <table:table-cell office:value-type="string" table:style-name="tablecell">
            <text:p text:style-name="tablealignleft"> Zielgerichtete Therapie (BTK-Hemmer)                                              </text:p>
          </table:table-cell>
          <table:table-cell office:value-type="string" table:style-name="tablecell">
            <text:p text:style-name="tablealignleft"> Zielgerichtete Therapie (BTK-Hemmer, neuere Generation)                             </text:p>
          </table:table-cell>
        </table:table-row>
        <table:table-row>
          <table:table-cell office:value-type="string" table:style-name="tableheader">
            <text:p text:style-name="Table_20_Heading"> Wirkweise            </text:p>
          </table:table-cell>
          <table:table-cell office:value-type="string" table:style-name="tablecell">
            <text:p text:style-name="tablealignleft"> Greift DNA von Krebszellen an, stoppt Teilung, tötet sie ab (auch gesunde Zellen betroffen)  </text:p>
          </table:table-cell>
          <table:table-cell office:value-type="string" table:style-name="tablecell">
            <text:p text:style-name="tablealignleft"> Blockiert BTK-Enzym, kappt Signalwege für B-Zell-Wachstum                         </text:p>
          </table:table-cell>
          <table:table-cell office:value-type="string" table:style-name="tablecell">
            <text:p text:style-name="tablealignleft"> Blockiert BTK-Enzym gezielter, weniger Einfluss auf andere Eiweiße                  </text:p>
          </table:table-cell>
        </table:table-row>
        <table:table-row>
          <table:table-cell office:value-type="string" table:style-name="tableheader">
            <text:p text:style-name="Table_20_Heading"> Vorteile             </text:p>
          </table:table-cell>
          <table:table-cell office:value-type="string" table:style-name="tablecell">
            <text:p text:style-name="tablealignleft"> Schnelle Wirkung, lang erprobt                                                               </text:p>
          </table:table-cell>
          <table:table-cell office:value-type="string" table:style-name="tablecell">
            <text:p text:style-name="tablealignleft"> Gezielter, oft weniger Haarausfall und weniger Schädigung gesunder Zellen         </text:p>
          </table:table-cell>
          <table:table-cell office:value-type="string" table:style-name="tablecell">
            <text:p text:style-name="tablealignleft"> Besser verträglich, geringeres Risiko für Herzprobleme                              </text:p>
          </table:table-cell>
        </table:table-row>
        <table:table-row>
          <table:table-cell office:value-type="string" table:style-name="tableheader">
            <text:p text:style-name="Table_20_Heading"> Nachteile            </text:p>
          </table:table-cell>
          <table:table-cell office:value-type="string" table:style-name="tablecell">
            <text:p text:style-name="tablealignleft"> Viele Nebenwirkungen (Haarausfall, Infektanfälligkeit, Blutbildveränderungen)                </text:p>
          </table:table-cell>
          <table:table-cell office:value-type="string" table:style-name="tablecell">
            <text:p text:style-name="tablealignleft"> Dauertherapie nötig, mögliche Herzrhythmusstörungen, Blutungen                    </text:p>
          </table:table-cell>
          <table:table-cell office:value-type="string" table:style-name="tablecell">
            <text:p text:style-name="tablealignleft"> Dauertherapie nötig, mögliche Infekte, Blutungen, Hautausschläge                    </text:p>
          </table:table-cell>
        </table:table-row>
        <table:table-row>
          <table:table-cell office:value-type="string" table:style-name="tableheader">
            <text:p text:style-name="Table_20_Heading"> Einsatzgebiet        </text:p>
          </table:table-cell>
          <table:table-cell office:value-type="string" table:style-name="tablecell">
            <text:p text:style-name="tablealignleft"> Besonders wirksam bei schnell wachsenden Krebsarten, oft mit Rituximab kombiniert            </text:p>
          </table:table-cell>
          <table:table-cell office:value-type="string" table:style-name="tablecell">
            <text:p text:style-name="tablealignleft"> Langsam wachsende B-Zell-Krebse, Alternative bei Chemotherapie-Unverträglichkeit  </text:p>
          </table:table-cell>
          <table:table-cell office:value-type="string" table:style-name="tablecell">
            <text:p text:style-name="tablealignleft"> Wie Ibrutinib, bevorzugt bei Herzrisiko oder Unverträglichkeit gegenüber Ibrutin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6T09::40:36</meta:creation-date>
    <dc:creator>Generated</dc:creator>
    <dc:date>2026-08-26T09::40:36</dc:date>
    <dc:language>en-US</dc:language>
    <meta:editing-cycles>1</meta:editing-cycles>
    <meta:editing-duration>PT0S</meta:editing-duration>
    <dc:title>bendamustin</dc:title>
  </office:meta>
</office:document-meta>
</file>